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fo:font-weight="bold" style:font-weight-asian="bold" style:font-weight-complex="bold"/>
    </style:style>
    <style:style style:name="T5" style:parent-style-name="DefaultParagraphFont"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P9" style:parent-style-name="Normal" style:list-style-name="LFO1" style:family="paragraph"/>
    <style:style style:name="P10" style:parent-style-name="Normal" style:list-style-name="LFO1" style:family="paragraph"/>
    <style:style style:name="T11" style:parent-style-name="DefaultParagraphFont" style:family="text">
      <style:text-properties fo:font-weight="bold" style:font-weight-asian="bold" style:font-weight-complex="bold"/>
    </style:style>
    <style:style style:name="T12" style:parent-style-name="DefaultParagraphFont" style:family="text">
      <style:text-properties fo:font-weight="bold" style:font-weight-asian="bold" style:font-weight-complex="bold"/>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T15" style:parent-style-name="DefaultParagraphFont" style:family="text">
      <style:text-properties fo:font-weight="bold" style:font-weight-asian="bold" style:font-weight-complex="bold"/>
    </style:style>
    <style:style style:name="T16" style:parent-style-name="DefaultParagraphFont" style:family="text">
      <style:text-properties fo:font-weight="bold" style:font-weight-asian="bold" style:font-weight-complex="bold"/>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style:font-name="Tahoma" style:font-name-complex="Tahoma" fo:font-weight="bold" style:font-weight-asian="bold" style:font-weight-complex="bold"/>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fo:font-weight="bold" style:font-weight-asian="bold" style:font-weight-complex="bold"/>
    </style:style>
    <style:style style:name="T22" style:parent-style-name="DefaultParagraphFont" style:family="text">
      <style:text-properties fo:font-weight="bold" style:font-weight-asian="bold" style:font-weight-complex="bold"/>
    </style:style>
    <style:style style:name="T23" style:parent-style-name="DefaultParagraphFont" style:family="text">
      <style:text-properties fo:font-weight="bold" style:font-weight-asian="bold" style:font-weight-complex="bold"/>
    </style:style>
    <style:style style:name="T24" style:parent-style-name="DefaultParagraphFont" style:family="text">
      <style:text-properties fo:font-weight="bold" style:font-weight-asian="bold" style:font-weight-complex="bold"/>
    </style:style>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T28" style:parent-style-name="DefaultParagraphFont" style:family="text">
      <style:text-properties fo:font-weight="bold" style:font-weight-asian="bold" style:font-weight-complex="bold"/>
    </style:style>
    <style:style style:name="T29" style:parent-style-name="DefaultParagraphFont" style:family="text">
      <style:text-properties fo:font-weight="bold" style:font-weight-asian="bold" style:font-weight-complex="bol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2">NOTICES FOR SUNDAY 16th August 2026</text:span></text:p>
      <text:p text:style-name="Normal"><text:span text:style-name="T3"> </text:span></text:p>
      <text:p text:style-name="Normal"><text:span text:style-name="T4">CHRISTIAN WORSHIP for SUNDAY 23rd AUGUST</text:span></text:p>
      <text:p text:style-name="Normal">9.30am              Church Broughton Holy Communion</text:p>
      <text:p text:style-name="Normal">10.30am           Church Broughton Morning Worship</text:p>
      <text:p text:style-name="Normal"><text:span text:style-name="T5"> </text:span></text:p>
      <text:p text:style-name="Normal"><text:span text:style-name="T6">CHRISTIAN WORSHIP for SUNDAY 30th AUGUST</text:span></text:p>
      <text:p text:style-name="Normal">9.30am              Boylestone Songs of Praise</text:p>
      <text:p text:style-name="Normal">9.30am              Church Broughton Holy Communion</text:p>
      <text:p text:style-name="Normal">9.30am              Hatton Songs of Praise</text:p>
      <text:p text:style-name="Normal">11.00am           St Mary’s Hilton with Marston on Dove Holy Communion</text:p>
      <text:p text:style-name="Normal"><text:span text:style-name="T7"> </text:span></text:p>
      <text:p text:style-name="Normal"><text:span text:style-name="T8">EVENTS AND SERVICES FOR WEEK OF THE 16th AUGUST</text:span></text:p>
      <text:list text:style-name="LFO1" text:continue-numbering="true">
        <text:list-item>
          <text:p text:style-name="P9">Wednesday 9.30am:                Mid-week Morning Prayer at All Saints’, Hatton</text:p>
        </text:list-item>
        <text:list-item>
          <text:p text:style-name="P10">Friday 10.00am – 2.00pm:    Hub Community Café, at All Saints’ Jubilee Hall,<text:line-break/>                                                           Station Road, Hatton  </text:p>
        </text:list-item>
      </text:list>
      <text:p text:style-name="Normal"><text:span text:style-name="T11"> </text:span></text:p>
      <text:p text:style-name="Normal"><text:span text:style-name="T12">APPLETREE CHURCHES MORNING PRAYER</text:span></text:p>
      <text:p text:style-name="Normal">Zoom morning prayer will usually be held on Monday, Tuesday and Thursday mornings at 8am.   On Wednesdays and Fridays Morning Prayer will be held at All Saints Church, Hatton at 9.30am and once a month, on a Wednesday at 9.30am, there will be a service of Holy Communion.</text:p>
      <text:p text:style-name="Normal"><text:span text:style-name="T13">NOTE: There is no 9.30am Morning Prayer on Friday 21st August.</text:span></text:p>
      <text:p text:style-name="Normal">Please<text:s/>contact Vickie for the<text:s/>Zoom<text:s/>link<text:s/><text:a xlink:href="mailto:vickie@appletreechurches.org" office:target-frame-name="_top" xlink:show="replace"><text:span text:style-name="Hyperlink">vickie@appletreechurches.org</text:span></text:a>. Please also contact Vickie if you need help setting up Zoom</text:p>
      <text:p text:style-name="Normal">All are welcome.</text:p>
      <text:p text:style-name="Normal"> </text:p>
      <text:p text:style-name="Normal"><text:span text:style-name="T14">VISITING PARISHIONERS</text:span><text:span text:style-name="T15"><text:line-break/></text:span>Do you know anyone who would like a visit from Rev Ed? If yes, please can you let Rev Ed know. Ed’s contact details are on this website.</text:p>
      <text:p text:style-name="Normal"><text:span text:style-name="T16"> </text:span></text:p>
      <text:p text:style-name="Normal"><text:span text:style-name="T17">FORTHCOMING EVENTS AT BOYLESTONE</text:span><text:span text:style-name="T18"><text:line-break/></text:span>Friday 21st August, 6:30pm. Rolls Royce band on the croft. Tickets are £10 per head. Bar and food available to purchase, in aid of the Village Hall.</text:p>
      <text:soft-page-break/>
      <text:p text:style-name="Normal">Saturday 29th August, Boylestone Show including a dog show in the afternoon. Schedules available from the Church or Village Hall.</text:p>
      <text:p text:style-name="Normal"><text:span text:style-name="T19">﻿</text:span><text:span text:style-name="T20">FORTHCOMING EVENTS AT CHURCH BROUGHTON</text:span><text:span text:style-name="T21"><text:line-break/></text:span>Saturday 12th September the annual Alternative Produce Show for wonky fruit and vegetables in St Michael’s Church. More details later!</text:p>
      <text:p text:style-name="Normal"><text:span text:style-name="T22">FORTHCOMING EVENTS AT HATTON</text:span><text:span text:style-name="T23"><text:line-break/></text:span>Saturday September 12th 10-12 am, coffee morning in aid of MacMillan<text:line-break/>Saturday 21st November 12-3pm, Christmas Fair at Hatton Jubilee Hall</text:p>
      <text:p text:style-name="Normal"><text:span text:style-name="T24"><text:line-break/>FORTHCOMING EVENYS AT ST MARY’S CHURCH HILTON WITH MARSTON ON DOVE -  HERITAGE OPEN DAYS IN SEPTEMBER</text:span></text:p>
      <text:p text:style-name="Normal">St Mary’s, is open to all on the weekend of the 19th and 20th September as part of the Heritage Open Days 2026:  Saturday from 11am to 4pm, and Sunday 12.30pm to 4.00pm.<text:line-break/>The Theme for the open days is Everyday Histories and The Hilton and Marston History Group will  be joining with the Church and share their knowledge of local history.<text:line-break/>Come along and find out more about your church and how it can help you, including tracing family Baptism, Wedding and Funerals records. <text:line-break/>Enjoy a prayer trail around  the churchyard, and climb the tower to see the ancient mechanical clock mechanism, the church bells and the wonderful view from the parapet. Plus there will be other fun activities.<text:line-break/>The event is free and teas and coffees will be available.<text:line-break/>All are welcome, but please be aware there are age restrictions for climbing the tower.</text:p>
      <text:p text:style-name="Normal"> </text:p>
      <text:soft-page-break/>
      <text:p text:style-name="Normal"><text:span text:style-name="T25"> </text:span><text:span text:style-name="T26"><draw:frame draw:style-name="a0" draw:name="Picture 4" text:anchor-type="as-char" svg:x="0in" svg:y="0in" svg:width="3.30208in" svg:height="4.69792in" style:rel-width="scale" style:rel-height="scale"><draw:image xlink:href="media/image1.png" xlink:type="simple" xlink:show="embed" xlink:actuate="onLoad"/><svg:title/><svg:desc>A poster with text and pictures of a church

AI-generated content may be incorrect.</svg:desc></draw:frame></text:span></text:p>
      <text:p text:style-name="Normal"> </text:p>
      <text:p text:style-name="Normal"><text:span text:style-name="T27">PRAYERS</text:span><text:span text:style-name="T28"><text:line-break/></text:span>We pray for the family and friends of the late Rosemary Freeman whose funeral is at St Mary’s Church on Tuesday August 25th.</text:p>
      <text:p text:style-name="Normal">We pray for all the couples who are planning weddings over the next months and those planning for their weddings next year.</text:p>
      <text:p text:style-name="Normal">We continue to pray for all who have requested to be held in prayer and all who are grieving.</text:p>
      <text:p text:style-name="Normal"/>
      <text:p text:style-name="Normal"> <text:span text:style-name="T29">MUSICAL INSTRUMENT THAT NEEDS A GOOD HOME </text:span></text:p>
      <text:p text:style-name="Normal">This instrument is gathering dust at St Mary’s, Hilton with Marston on Dove Church. Does anyone know where it might find a good home? There are other parts, not in this photograph. Please contact Vickie for more information (vickie.melling@gmail.com / 07977 067 585)</text:p>
      <text:soft-page-break/>
      <text:p text:style-name="Normal"> <draw:frame draw:style-name="a1" draw:name="Picture 3" text:anchor-type="as-char" svg:x="0in" svg:y="0in" svg:width="2.86458in" svg:height="3.86458in" style:rel-width="scale" style:rel-height="scale"><draw:image xlink:href="media/image2.png" xlink:type="simple" xlink:show="embed" xlink:actuate="onLoad"/><svg:title/><svg:desc>A metal pipe rack with many pipes

AI-generated content may be incorrect.</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lison Mottram</meta:initial-creator>
    <dc:creator>Alison Mottram</dc:creator>
    <meta:creation-date>2026-08-17T10:11:00Z</meta:creation-date>
    <dc:date>2026-08-17T10:28:00Z</dc:date>
    <meta:template xlink:href="Normal" xlink:type="simple"/>
    <meta:editing-cycles>2</meta:editing-cycles>
    <meta:editing-duration>PT360S</meta:editing-duration>
    <meta:document-statistic meta:page-count="4" meta:paragraph-count="7" meta:word-count="555" meta:character-count="3713" meta:row-count="26" meta:non-whitespace-character-count="3165"/>
  </office:meta>
</office:document-meta>
</file>