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10000009E000000796BBE6D1857DF86DD.png" manifest:media-type="image/png"/>
  <manifest:file-entry manifest:full-path="Pictures/1000000000000500000003C0018BBC12B2A88A8B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Verdana" svg:font-family="Verdana" style:font-family-generic="swiss"/>
    <style:font-face style:name="Verdana1" svg:font-family="Verdana" style:font-adornments="Bold" style:font-family-generic="swiss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officeooo:rsid="000db656" officeooo:paragraph-rsid="000db656"/>
    </style:style>
    <style:style style:name="P2" style:family="paragraph" style:parent-style-name="Standard" style:master-page-name="">
      <loext:graphic-properties draw:fill="none"/>
      <style:paragraph-properties fo:margin-left="-1cm" fo:margin-right="0cm" fo:text-align="center" style:justify-single-word="false" fo:text-indent="-0.101cm" style:auto-text-indent="false" style:page-number="auto" fo:background-color="transparent"/>
      <style:text-properties officeooo:rsid="000db656" officeooo:paragraph-rsid="000db656"/>
    </style:style>
    <style:style style:name="P3" style:family="paragraph" style:parent-style-name="Standard">
      <style:paragraph-properties fo:text-align="center" style:justify-single-word="false"/>
      <style:text-properties style:font-name="Verdana1" fo:font-size="14pt" fo:font-weight="bold" officeooo:rsid="000db656" officeooo:paragraph-rsid="000db656" style:font-size-asian="14pt" style:font-weight-asian="bold" style:font-size-complex="14pt" style:font-weight-complex="bold"/>
    </style:style>
    <style:style style:name="P4" style:family="paragraph" style:parent-style-name="Standard">
      <style:paragraph-properties fo:text-align="center" style:justify-single-word="false"/>
      <style:text-properties fo:color="#0040d1" loext:opacity="100%" officeooo:rsid="000db656" officeooo:paragraph-rsid="000db656"/>
    </style:style>
    <style:style style:name="P5" style:family="paragraph" style:parent-style-name="Standard">
      <style:paragraph-properties fo:text-align="center" style:justify-single-word="false"/>
      <style:text-properties fo:color="#0040d1" loext:opacity="100%" officeooo:rsid="000db656" officeooo:paragraph-rsid="0011c304"/>
    </style:style>
    <style:style style:name="P6" style:family="paragraph" style:parent-style-name="Standard">
      <style:paragraph-properties fo:text-align="center" style:justify-single-word="false"/>
      <style:text-properties fo:color="#0040d1" loext:opacity="100%" fo:font-size="16pt" fo:font-weight="bold" officeooo:rsid="000db656" officeooo:paragraph-rsid="000db656" style:font-size-asian="16pt" style:font-weight-asian="bold" style:font-size-complex="16pt" style:font-weight-complex="bold"/>
    </style:style>
    <style:style style:name="P7" style:family="paragraph" style:parent-style-name="Standard">
      <style:paragraph-properties fo:text-align="center" style:justify-single-word="false"/>
      <style:text-properties fo:color="#0040d1" loext:opacity="100%" style:font-name="Verdana1" fo:font-size="16pt" fo:font-style="normal" fo:font-weight="bold" officeooo:paragraph-rsid="00136ec1" style:font-size-asian="16pt" style:font-style-asian="normal" style:font-weight-asian="bold" style:font-size-complex="16pt" style:font-style-complex="normal" style:font-weight-complex="bold"/>
    </style:style>
    <style:style style:name="P8" style:family="paragraph" style:parent-style-name="Standard">
      <style:paragraph-properties fo:text-align="center" style:justify-single-word="false"/>
      <style:text-properties fo:color="#0040d1" loext:opacity="100%" style:font-name="Verdana1" fo:font-size="16pt" fo:font-style="normal" fo:font-weight="bold" officeooo:rsid="000db656" officeooo:paragraph-rsid="000db656" style:font-size-asian="16pt" style:font-style-asian="normal" style:font-weight-asian="bold" style:font-size-complex="16pt" style:font-style-complex="normal" style:font-weight-complex="bold"/>
    </style:style>
    <style:style style:name="P9" style:family="paragraph" style:parent-style-name="Standard">
      <style:paragraph-properties fo:text-align="center" style:justify-single-word="false"/>
      <style:text-properties fo:color="#0040d1" loext:opacity="100%" fo:font-size="14pt" officeooo:rsid="000db656" officeooo:paragraph-rsid="000db656" style:font-size-asian="14pt" style:font-size-complex="14pt"/>
    </style:style>
    <style:style style:name="T1" style:family="text">
      <style:text-properties officeooo:rsid="000db656"/>
    </style:style>
    <style:style style:name="T2" style:family="text">
      <style:text-properties style:text-position="super 58%" officeooo:rsid="000db656"/>
    </style:style>
    <style:style style:name="T3" style:family="text">
      <style:text-properties officeooo:rsid="000e4813"/>
    </style:style>
    <style:style style:name="T4" style:family="text">
      <style:text-properties officeooo:rsid="0010c6c5"/>
    </style:style>
    <style:style style:name="T5" style:family="text">
      <style:text-properties officeooo:rsid="0011307a"/>
    </style:style>
    <style:style style:name="T6" style:family="text">
      <style:text-properties officeooo:rsid="0014ce08"/>
    </style:style>
    <style:style style:name="T7" style:family="text">
      <style:text-properties officeooo:rsid="0018f1d0"/>
    </style:style>
    <style:style style:name="T8" style:family="text">
      <style:text-properties fo:font-size="13pt" style:font-size-asian="13pt" style:font-size-complex="13pt"/>
    </style:style>
    <style:style style:name="T9" style:family="text">
      <style:text-properties fo:font-size="13pt" officeooo:rsid="000e4813" style:font-size-asian="13pt" style:font-size-complex="13pt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cm" fo:margin-right="0cm" fo:margin-top="0cm" fo:margin-bottom="0cm" style:vertical-pos="from-top" style:vertical-rel="page" style:horizontal-pos="from-left" style:horizontal-rel="pag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draw:frame draw:style-name="fr2" draw:name="Picture 8" text:anchor-type="page" text:anchor-page-number="1" svg:x="1.296cm" svg:y="4.001cm" svg:width="5.316cm" svg:height="4.417cm" draw:z-index="0">
        <draw:image xlink:href="Pictures/100000010000009E000000796BBE6D1857DF86DD.png" xlink:type="simple" xlink:show="embed" xlink:actuate="onLoad" draw:mime-type="image/png"/>
      </draw:frame>
      <text:p text:style-name="P7"><text:span text:style-name="T1">Sunday 30</text:span><text:span text:style-name="T2">th</text:span><text:span text:style-name="T1"> August</text:span></text:p>
      <text:p text:style-name="P8">Two <text:span text:style-name="T4">E</text:span>vents <text:span text:style-name="T4">S</text:span>upporting <text:span text:style-name="T4">T</text:span>he Deanery Mission Project</text:p>
      <text:p text:style-name="P3"/>
      <text:p text:style-name="P9">10:30 am Benefice Service at </text:p>
      <text:p text:style-name="P9"><text:span text:style-name="T3">St Etheldreda’s, </text:span>West Quantoxhead.</text:p>
      <text:p text:style-name="P4"/>
      <text:p text:style-name="P5"><text:span text:style-name="T5">T</text:span>he speaker will be Sam Searle talking about the</text:p>
      <text:p text:style-name="P5">project supporting the homeless in West Somerset.</text:p>
      <text:p text:style-name="P4">The collection will be given to the Deanery Mission Project.</text:p>
      <text:p text:style-name="P1"><draw:frame draw:style-name="fr1" draw:name="Image2" text:anchor-type="char" svg:x="9.55cm" svg:y="0.303cm" svg:width="9.795cm" svg:height="7.347cm" draw:z-index="1"><draw:image xlink:href="Pictures/1000000000000500000003C0018BBC12B2A88A8B.png" xlink:type="simple" xlink:show="embed" xlink:actuate="onLoad" draw:mime-type="image/png"/></draw:frame></text:p>
      <text:p text:style-name="P2"/>
      <text:p text:style-name="P6">And</text:p>
      <text:p text:style-name="P4"/>
      <text:p text:style-name="P4">3 – 5 <text:span text:style-name="T6">pm</text:span> </text:p>
      <text:p text:style-name="P4"/>
      <text:p text:style-name="P4">Tea and Cake in St Audries Village Hall with donations to the Deanery Mission Project.</text:p>
      <text:p text:style-name="P4"/>
      <text:p text:style-name="P6">All <text:span text:style-name="T7">W</text:span>elcome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Verdana" svg:font-family="Verdana" style:font-family-generic="swiss"/>
    <style:font-face style:name="Verdana1" svg:font-family="Verdana" style:font-adornments="Bold" style:font-family-generic="swiss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Verdana" fo:font-size="12pt" fo:language="en" fo:country="GB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Verdana" fo:font-size="12pt" fo:language="en" fo:country="GB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Verdana" fo:font-family="Verdana" style:font-family-generic="swiss" fo:font-size="12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="Verdana" fo:font-family="Verdana" style:font-family-generic="swiss"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style:font-name="Verdana" fo:font-family="Verdana" style:font-family-generic="swiss"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Verdana" fo:font-family="Verdana" style:font-family-generic="swiss" fo:language="zxx" fo:country="none" style:font-size-asian="12pt" style:language-asian="zxx" style:country-asian="none" style:font-name-complex="Lucida Sans" style:font-family-complex="'Lucida Sans'" style:font-family-generic-complex="swiss" style:language-complex="zxx" style:country-complex="non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0.926cm" fo:margin-right="1.369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Wendy Philipson</meta:initial-creator>
    <meta:creation-date>2026-07-16T22:49:51.297000000</meta:creation-date>
    <dc:date>2026-07-16T23:49:17.016000000</dc:date>
    <dc:creator>Wendy Philipson</dc:creator>
    <meta:editing-duration>PT43M50S</meta:editing-duration>
    <meta:editing-cycles>15</meta:editing-cycles>
    <meta:generator>Real_Office/7.4.0.3$Windows_X86_64 LibreOffice_project/</meta:generator>
    <meta:document-statistic meta:table-count="0" meta:image-count="2" meta:object-count="0" meta:page-count="1" meta:paragraph-count="11" meta:word-count="66" meta:character-count="396" meta:non-whitespace-character-count="338"/>
  </office:meta>
</office:document-meta>
</file>